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-template"/>
  <manifest:file-entry manifest:full-path="Basic/Standard/GUI.xml" manifest:media-type="text/xml"/>
  <manifest:file-entry manifest:full-path="Basic/Standard/DigitaleTools.xml" manifest:media-type="text/xml"/>
  <manifest:file-entry manifest:full-path="Basic/Standard/script-lb.xml" manifest:media-type="text/xml"/>
  <manifest:file-entry manifest:full-path="Basic/script-lc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2.15cm"/>
    </style:style>
    <style:style style:name="co2" style:family="table-column">
      <style:table-column-properties fo:break-before="auto" style:column-width="2.641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1.062cm"/>
    </style:style>
    <style:style style:name="co5" style:family="table-column">
      <style:table-column-properties fo:break-before="auto" style:column-width="2.831cm"/>
    </style:style>
    <style:style style:name="co6" style:family="table-column">
      <style:table-column-properties fo:break-before="auto" style:column-width="2.341cm"/>
    </style:style>
    <style:style style:name="co7" style:family="table-column">
      <style:table-column-properties fo:break-before="auto" style:column-width="2.424cm"/>
    </style:style>
    <style:style style:name="co8" style:family="table-column">
      <style:table-column-properties fo:break-before="auto" style:column-width="0.788cm"/>
    </style:style>
    <style:style style:name="co9" style:family="table-column">
      <style:table-column-properties fo:break-before="auto" style:column-width="2.26cm"/>
    </style:style>
    <style:style style:name="ro1" style:family="table-row">
      <style:table-row-properties style:row-height="0.549cm" fo:break-before="auto" style:use-optimal-row-height="true"/>
    </style:style>
    <style:style style:name="ro2" style:family="table-row">
      <style:table-row-properties style:row-height="0.797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fo:padding="0.086cm" style:vertical-align="top"/>
    </style:style>
    <style:style style:name="ce3" style:family="table-cell" style:parent-style-name="Default" style:data-style-name="N100">
      <style:table-cell-properties fo:background-color="#dde8cb" style:cell-protect="none" style:print-content="true" style:text-align-source="value-type" style:repeat-content="false" fo:padding="0.086cm" style:vertical-align="top"/>
      <style:paragraph-properties fo:margin-left="0cm"/>
    </style:style>
    <style:style style:name="ce6" style:family="table-cell" style:parent-style-name="Default" style:data-style-name="N100">
      <style:table-cell-properties fo:background-color="#dde8cb" style:cell-protect="none" style:print-content="true" style:text-align-source="fix" style:repeat-content="false" fo:padding="0.086cm" style:vertical-align="top"/>
      <style:paragraph-properties fo:text-align="start" fo:margin-left="0cm"/>
    </style:style>
    <style:style style:name="ce7" style:family="table-cell" style:parent-style-name="Default" style:data-style-name="N100">
      <style:table-cell-properties fo:padding="0.086cm" style:vertical-align="top"/>
    </style:style>
    <style:style style:name="ce8" style:family="table-cell" style:parent-style-name="Default" style:data-style-name="N100">
      <style:table-cell-properties fo:background-color="transparent" fo:padding="0.086cm" style:vertical-align="top"/>
      <style:text-properties fo:font-weight="bold" style:font-weight-asian="bold" style:font-weight-complex="bold"/>
    </style:style>
    <style:style style:name="ce9" style:family="table-cell" style:parent-style-name="Default" style:data-style-name="N100">
      <style:table-cell-properties fo:padding="0.086cm" style:vertical-align="top"/>
      <style:text-properties fo:font-weight="bold" style:font-weight-asian="bold" style:font-weight-complex="bold"/>
    </style:style>
    <style:style style:name="ce21" style:family="table-cell" style:parent-style-name="Default">
      <style:table-cell-properties fo:padding="0.086cm" style:vertical-align="top"/>
      <style:text-properties fo:font-size="16pt" fo:font-weight="bold" style:font-size-asian="16pt" style:font-weight-asian="bold" style:font-size-complex="16pt" style:font-weight-complex="bold"/>
    </style:style>
    <style:style style:name="ce2" style:family="table-cell" style:parent-style-name="Default">
      <style:table-cell-properties fo:padding="0.086cm" style:vertical-align="top"/>
      <style:text-properties fo:font-weight="bold" style:font-weight-asian="bold" style:font-weight-complex="bold"/>
    </style:style>
    <style:style style:name="ce22" style:family="table-cell" style:parent-style-name="Default">
      <style:table-cell-properties fo:border-bottom="0.74pt solid #000000" fo:wrap-option="wrap" fo:border-left="0.74pt solid #000000" fo:padding="0.086cm" fo:border-right="none" fo:border-top="0.74pt solid #000000" style:vertical-align="top"/>
      <style:text-properties fo:font-weight="bold" style:font-weight-asian="bold" style:font-weight-complex="bold"/>
    </style:style>
    <style:style style:name="ce23" style:family="table-cell" style:parent-style-name="Default" style:data-style-name="N100">
      <style:table-cell-properties fo:border-bottom="0.74pt solid #000000" fo:background-color="#dde8cb" style:cell-protect="none" style:print-content="true" fo:wrap-option="wrap" fo:border-left="0.74pt solid #000000" fo:padding="0.086cm" fo:border-right="none" fo:border-top="0.74pt solid #000000" style:vertical-align="top"/>
    </style:style>
    <style:style style:name="ce25" style:family="table-cell" style:parent-style-name="Default">
      <style:table-cell-properties fo:border="none" fo:padding="0.086cm" style:vertical-align="top"/>
      <style:text-properties fo:font-weight="bold" style:font-weight-asian="bold" style:font-weight-complex="bold"/>
    </style:style>
    <style:style style:name="ce27" style:family="table-cell" style:parent-style-name="Default" style:data-style-name="N100">
      <style:table-cell-properties fo:background-color="#dde8cb" style:cell-protect="none" style:print-content="true" fo:wrap-option="wrap" fo:padding="0.086cm" style:vertical-align="top"/>
    </style:style>
    <style:style style:name="ce29" style:family="table-cell" style:parent-style-name="Default">
      <style:table-cell-properties fo:padding="0.086cm" style:vertical-align="top"/>
      <style:text-properties fo:color="#808080"/>
    </style:style>
    <style:style style:name="ce30" style:family="table-cell" style:parent-style-name="Default" style:data-style-name="N100">
      <style:table-cell-properties fo:background-color="#dde8cb" style:cell-protect="none" style:print-content="true" fo:padding="0.086cm" style:vertical-align="top"/>
    </style:style>
    <style:style style:name="ce26" style:family="table-cell" style:parent-style-name="Default">
      <style:table-cell-properties fo:border-bottom="0.74pt solid #000000" fo:wrap-option="wrap" fo:border-left="none" fo:padding="0.086cm" fo:border-right="none" fo:border-top="0.74pt solid #000000" style:vertical-align="top"/>
      <style:text-properties fo:font-weight="bold" style:font-weight-asian="bold" style:font-weight-complex="bold"/>
    </style:style>
    <style:style style:name="ce35" style:family="table-cell" style:parent-style-name="Default" style:data-style-name="N100">
      <style:table-cell-properties fo:border-bottom="0.74pt solid #000000" fo:background-color="#dde8cb" style:cell-protect="none" style:print-content="true" fo:wrap-option="wrap" fo:border-left="none" fo:padding="0.086cm" fo:border-right="none" fo:border-top="0.74pt solid #000000" style:vertical-align="top"/>
    </style:style>
    <style:style style:name="ce37" style:family="table-cell" style:parent-style-name="Default" style:data-style-name="N100">
      <style:table-cell-properties fo:background-color="#dde8cb" style:cell-protect="none" style:print-content="true"/>
    </style:style>
    <style:style style:name="ce42" style:family="table-cell" style:parent-style-name="Default" style:data-style-name="N100">
      <style:table-cell-properties style:cell-protect="none" style:print-content="true"/>
    </style:style>
    <style:style style:name="ce43" style:family="table-cell" style:parent-style-name="Default" style:data-style-name="N100">
      <style:table-cell-properties style:cell-protect="none" style:print-content="true" fo:padding="0.086cm" style:vertical-align="top"/>
    </style:style>
    <style:style style:name="ce44" style:family="table-cell" style:parent-style-name="Default" style:data-style-name="N36">
      <style:table-cell-properties fo:background-color="#dde8cb" style:cell-protect="none" style:print-content="true" style:text-align-source="fix" style:repeat-content="false" fo:padding="0.086cm" style:vertical-align="top"/>
      <style:paragraph-properties fo:text-align="start" fo:margin-left="0cm"/>
    </style:style>
    <style:style style:name="ce32" style:family="table-cell" style:parent-style-name="Default">
      <style:table-cell-properties style:text-align-source="fix" style:repeat-content="false" fo:padding="0.086cm" style:vertical-align="top"/>
      <style:paragraph-properties fo:text-align="center" fo:margin-left="0cm"/>
    </style:style>
    <style:style style:name="ce10" style:family="table-cell" style:parent-style-name="Default">
      <style:table-cell-properties fo:border-bottom="0.74pt solid #000000" style:text-align-source="fix" style:repeat-content="false" fo:wrap-option="wrap" fo:border-left="none" fo:padding="0.086cm" fo:border-right="none" fo:border-top="0.74pt solid #000000" style:vertical-align="top"/>
      <style:paragraph-properties fo:text-align="end" fo:margin-left="0cm"/>
      <style:text-properties fo:font-weight="bold" style:font-weight-asian="bold" style:font-weight-complex="bold"/>
    </style:style>
    <style:style style:name="ce48" style:family="table-cell" style:parent-style-name="Default">
      <style:table-cell-properties fo:border-bottom="0.74pt solid #000000" fo:background-color="#dde8cb" style:cell-protect="none" style:print-content="true" fo:border-left="none" fo:padding="0.086cm" fo:border-right="none" fo:border-top="0.74pt solid #000000" style:vertical-align="top"/>
    </style:style>
    <style:style style:name="ce49" style:family="table-cell" style:parent-style-name="Default">
      <style:table-cell-properties style:text-align-source="value-type" style:repeat-content="false" fo:border="none" fo:padding="0.086cm" style:vertical-align="top"/>
      <style:paragraph-properties fo:margin-left="0cm"/>
      <style:text-properties fo:font-weight="bold" style:font-weight-asian="bold" style:font-weight-complex="bold"/>
    </style:style>
    <style:style style:name="ce50" style:family="table-cell" style:parent-style-name="Default">
      <style:table-cell-properties style:text-align-source="fix" style:repeat-content="false" fo:border="none" fo:padding="0.086cm" style:vertical-align="top"/>
      <style:paragraph-properties fo:text-align="end" fo:margin-left="0cm"/>
      <style:text-properties fo:font-weight="bold" style:font-weight-asian="bold" style:font-weight-complex="bold"/>
    </style:style>
    <style:style style:name="ce31" style:family="table-cell" style:parent-style-name="Default">
      <style:table-cell-properties fo:border-bottom="0.74pt solid #000000" style:text-align-source="value-type" style:repeat-content="false" fo:wrap-option="wrap" fo:border-left="none" fo:padding="0.086cm" fo:border-right="none" fo:border-top="0.74pt solid #000000" style:vertical-align="top"/>
      <style:paragraph-properties fo:margin-left="0cm"/>
      <style:text-properties fo:font-weight="bold" style:font-weight-asian="bold" style:font-weight-complex="bold"/>
    </style:style>
    <style:style style:name="ce54" style:family="table-cell" style:parent-style-name="Default">
      <style:table-cell-properties fo:border-bottom="0.74pt solid #000000" style:text-align-source="fix" style:repeat-content="false" fo:border-left="0.74pt solid #000000" fo:padding="0.086cm" fo:border-right="none" fo:border-top="0.74pt solid #000000" style:vertical-align="top"/>
      <style:paragraph-properties fo:text-align="end" fo:margin-left="0cm"/>
      <style:text-properties fo:font-weight="bold" style:font-weight-asian="bold" style:font-weight-complex="bold"/>
    </style:style>
    <style:style style:name="ce55" style:family="table-cell" style:parent-style-name="Default" style:data-style-name="N114">
      <style:table-cell-properties fo:border-bottom="0.74pt solid #000000" fo:background-color="#dde8cb" style:cell-protect="none" style:print-content="true" fo:border-left="none" fo:padding="0.086cm" fo:border-right="none" fo:border-top="0.74pt solid #000000" style:vertical-align="top"/>
    </style:style>
    <style:style style:name="ce56" style:family="table-cell" style:parent-style-name="Default" style:data-style-name="N100"/>
    <style:style style:name="ce13" style:family="table-cell" style:parent-style-name="Default">
      <style:table-cell-properties fo:border-bottom="0.74pt solid #000000" style:text-align-source="fix" style:repeat-content="false" fo:wrap-option="wrap" fo:border-left="none" fo:padding="0.086cm" fo:border-right="0.74pt solid #000000" fo:border-top="0.74pt solid #000000" style:vertical-align="top"/>
      <style:paragraph-properties fo:text-align="end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114">
      <style:table-cell-properties fo:border-bottom="0.74pt solid #000000" fo:border-left="none" fo:padding="0.086cm" fo:border-right="0.74pt solid #000000" fo:border-top="0.74pt solid #000000" style:vertical-align="top"/>
    </style:style>
    <style:style style:name="ce59" style:family="table-cell" style:parent-style-name="Default" style:data-style-name="N114">
      <style:table-cell-properties fo:border-bottom="0.74pt solid #000000" fo:border-left="none" fo:padding="0.086cm" fo:border-right="0.74pt solid #000000" fo:border-top="0.74pt solid #000000" style:vertical-align="top"/>
      <style:text-properties fo:font-weight="bold" style:font-weight-asian="bold" style:font-weight-complex="bold"/>
    </style:style>
    <style:style style:name="ce60" style:family="table-cell" style:parent-style-name="Default" style:data-style-name="N114">
      <style:table-cell-properties fo:border="none" fo:padding="0.086cm" style:vertical-align="top"/>
      <style:text-properties fo:font-weight="bold" style:font-weight-asian="bold" style:font-weight-complex="bold"/>
    </style:style>
    <style:style style:name="ce16" style:family="table-cell" style:parent-style-name="Default">
      <style:table-cell-properties fo:wrap-option="wrap" fo:padding="0.086cm" style:vertical-align="top"/>
      <style:text-properties fo:font-weight="bold" style:font-weight-asian="bold" style:font-weight-complex="bold"/>
    </style:style>
    <style:style style:name="gr1" style:family="graphic" style:parent-style-name="Default">
      <style:graphic-properties fo:background-color="#dde8cb" fo:border="solid" loext:decorative="false"/>
      <style:text-properties fo:font-size="11pt"/>
    </style:style>
    <style:style style:name="gr2" style:family="graphic" style:parent-style-name="Default">
      <style:graphic-properties fo:background-color="#dde8cb" loext:decorative="false"/>
    </style:style>
    <style:style style:name="gr3" style:family="graphic" style:parent-style-name="Note">
      <style:graphic-properties draw:marker-start="Linienspitzen_20_1" draw:marker-start-width="0.2cm" draw:marker-start-center="false" draw:fill="solid" draw:fill-color="#ffffc0" draw:auto-grow-height="true" draw:auto-grow-width="false" fo:min-height="0.45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style:text-outline="false" style:text-line-through-style="none" style:text-line-through-type="none" style:font-name="Liberation Sans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4" style:family="graphic" style:parent-style-name="Note">
      <style:graphic-properties draw:marker-start="Linienspitzen_20_1" draw:marker-start-width="0.2cm" draw:marker-start-center="false" draw:fill="solid" draw:fill-color="#ffffc0" draw:auto-grow-height="true" draw:auto-grow-width="false" fo:min-height="0.963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80808" loext:opacity="100%" style:text-outline="false" style:text-line-through-style="none" style:text-line-through-type="none" fo:font-family="'JetBrains Mono'" style:font-family-generic="modern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family-asian="'JetBrains Mono'" style:font-family-generic-asian="modern" style:font-size-asian="10pt" style:language-asian="zh" style:country-asian="CN" style:font-style-asian="normal" style:font-weight-asian="normal" style:font-family-complex="'JetBrains Mono'" style:font-family-generic-complex="moder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5" style:family="graphic" style:parent-style-name="Note">
      <style:graphic-properties draw:marker-start="Linienspitzen_20_1" draw:marker-start-width="0.2cm" draw:marker-start-center="false" draw:fill="solid" draw:fill-color="#ffffc0" draw:auto-grow-height="true" draw:auto-grow-width="false" fo:min-height="0.396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style:text-outline="false" style:text-line-through-style="none" style:text-line-through-type="none" style:font-name="Liberation Sans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6" style:family="graphic" style:parent-style-name="Note">
      <style:graphic-properties draw:marker-start="Linienspitzen_20_1" draw:marker-start-width="0.2cm" draw:marker-start-center="false" draw:fill="solid" draw:fill-color="#ffffc0" draw:auto-grow-height="true" draw:auto-grow-width="false" fo:min-height="0.482cm" fo:padding-top="0.1cm" fo:padding-bottom="0.1cm" fo:padding-left="0.1cm" fo:padding-right="0.1cm" draw:shadow-offset-x="0.1cm" draw:shadow-offset-y="0.1cm" draw:caption-escape-direction="auto" loext:decorative="false"/>
      <style:paragraph-properties style:writing-mode="lr-tb" style:text-autospace="none" style:line-break="normal"/>
      <style:text-properties fo:color="#080808" loext:opacity="100%" style:text-outline="false" style:text-line-through-style="none" style:text-line-through-type="none" fo:font-family="'JetBrains Mono'" style:font-family-generic="modern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family-asian="'JetBrains Mono'" style:font-family-generic-asian="modern" style:font-size-asian="10pt" style:language-asian="zh" style:country-asian="CN" style:font-style-asian="normal" style:font-weight-asian="normal" style:font-family-complex="'JetBrains Mono'" style:font-family-generic-complex="moder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start"/>
      <style:text-properties fo:font-size="11pt"/>
    </style:style>
    <style:style style:name="P2" style:family="paragraph">
      <style:paragraph-properties fo:text-align="center"/>
    </style:style>
    <style:style style:name="P3" style:family="paragraph">
      <style:paragraph-properties style:text-autospace="none" style:line-break="normal" style:writing-mode="page"/>
      <style:text-properties style:text-outline="false" style:text-line-through-style="none" style:text-line-through-type="none" style:font-name="Liberation Sans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c0"/>
      <style:paragraph-properties style:text-autospace="none" style:line-break="normal"/>
      <style:text-properties style:text-outline="false" style:text-line-through-style="none" style:text-line-through-type="none" style:font-name="Liberation Sans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5" style:family="paragraph">
      <style:paragraph-properties style:text-autospace="none" style:line-break="normal" style:writing-mode="page"/>
      <style:text-properties fo:color="#080808" loext:opacity="100%" style:text-outline="false" style:text-line-through-style="none" style:text-line-through-type="none" fo:font-family="'JetBrains Mono'" style:font-family-generic="modern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family-asian="'JetBrains Mono'" style:font-family-generic-asian="modern" style:font-size-asian="10pt" style:language-asian="zh" style:country-asian="CN" style:font-style-asian="normal" style:font-weight-asian="normal" style:font-family-complex="'JetBrains Mono'" style:font-family-generic-complex="moder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6" style:family="paragraph">
      <loext:graphic-properties draw:fill="solid" draw:fill-color="#ffffc0"/>
      <style:paragraph-properties style:text-autospace="none" style:line-break="normal"/>
      <style:text-properties fo:color="#080808" loext:opacity="100%" style:text-outline="false" style:text-line-through-style="none" style:text-line-through-type="none" fo:font-family="'JetBrains Mono'" style:font-family-generic="modern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family-asian="'JetBrains Mono'" style:font-family-generic-asian="modern" style:font-size-asian="10pt" style:language-asian="zh" style:country-asian="CN" style:font-style-asian="normal" style:font-weight-asian="normal" style:font-family-complex="'JetBrains Mono'" style:font-family-generic-complex="moder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style:text-outline="false" style:text-line-through-style="none" style:text-line-through-type="none" style:font-name="Liberation Sans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color="#080808" loext:opacity="100%" style:text-outline="false" style:text-line-through-style="none" style:text-line-through-type="none" fo:font-family="'JetBrains Mono'" style:font-family-generic="modern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family-asian="'JetBrains Mono'" style:font-family-generic-asian="modern" style:font-size-asian="10pt" style:language-asian="zh" style:country-asian="CN" style:font-style-asian="normal" style:font-weight-asian="normal" style:font-family-complex="'JetBrains Mono'" style:font-family-generic-complex="moder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content-validations>
        <table:content-validation table:name="val1" table:condition="of:cell-content-is-in-list([.$A$42:.$A$50])" table:allow-empty-cell="true" table:display-list="sort-ascending" table:base-cell-address="'E-Rechnung'.F26">
          <table:help-message table:title="Mengeneinheit" table:display="false">
            <text:p>Bitte wählen Sie eine vordefinierte Einheit aus.</text:p>
          </table:help-message>
          <table:error-message table:message-type="stop" table:title="Ungültige Mengeneinheit" table:display="true">
            <text:p>Es werden nur vordefinierte Mengeneinheiten unterstützt!</text:p>
          </table:error-message>
        </table:content-validation>
      </table:content-validations>
      <table:table table:name="E-Rechnung" table:style-name="ta1" table:protected="true" table:protection-key="OOu9OHN3z8VDOlxOpH+8r/5F+KM=" table:protection-key-digest-algorithm="http://www.w3.org/2000/09/xmldsig#sha1" table:print-ranges="'E-Rechnung'.A1:'E-Rechnung'.H36">
        <loext:table-protection loext:select-unprotected-cells="true"/>
        <office:forms form:automatic-focus="false" form:apply-design-mode="false">
          <form:form form:name="Formular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button form:name="PdfGenerierenButton" form:control-implementation="ooo:com.sun.star.form.component.CommandButton" xml:id="control1" form:id="control1" form:label="PDF (ZUGFeRD) generieren" form:printable="false" office:target-frame="" form:delay-for-repeat="PT0.050000000S" form:image-position="center">
              <form:properties>
                <form:property form:property-name="DefaultControl" office:value-type="string" office:string-value="com.sun.star.form.control.CommandButton"/>
                <form:property form:property-name="Referer" office:value-type="string" office:string-value="file:///home/herbert/IntelliJIdeaProjects/zugferd-rechnung/vorlagen/Rechnung%20Kleinunternehmer/Rechnung-Kleinunternehmer-v2_6_1.ots/content.xml"/>
              </form:properties>
              <office:event-listeners>
                <script:event-listener script:language="ooo:script" script:event-name="form:performaction" xlink:href="vnd.sun.star.script:Standard.DigitaleTools.DruckenERechnung?language=Basic&amp;location=document" xlink:type="simple"/>
              </office:event-listeners>
            </form:button>
            <form:listbox form:name="SteuerkategorieAuswahl" form:control-implementation="ooo:com.sun.star.form.component.ListBox" xml:id="control2" form:id="control2" form:dropdown="true" form:printable="false" form:size="20" form:input-required="false" form:bound-column="1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ListBox"/>
                <form:property form:property-name="MouseWheelBehavior" office:value-type="float" office:value="0"/>
                <form:property form:property-name="ObjIDinMSO" office:value-type="float" office:value="65535"/>
                <form:list-property form:property-name="TypedItemList" office:value-type="float"/>
              </form:properties>
              <office:event-listeners>
                <script:event-listener script:language="ooo:script" script:event-name="dom:change" xlink:href="vnd.sun.star.script:Standard.GUI.SteuerkategorieWaehlen?language=Basic&amp;location=document" xlink:type="simple"/>
              </office:event-listeners>
              <form:option form:label="AE - Reverse Charge - Steuerschuldnerschaft des Leistungsempfängers (§ 13b UStG)" form:current-selected="true"/>
              <form:option form:label="K - Innergemeinschaftliche Lieferung (§ 4 UStG)"/>
              <form:option form:label="G - Ausfuhrlieferung in Drittländer (§ 4 UStG)"/>
              <form:option form:label="E - Kleinunternehmerregelung (§ 19 UStG)"/>
              <form:option form:label="E - Umsatzsteuerfrei - bitte Grund angeben"/>
            </form:listbox>
          </form:form>
        </office:form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3" table:number-columns-repeated="16373" table:default-cell-style-name="ce1"/>
        <table:table-row table:style-name="ro1" table:number-rows-repeated="3">
          <table:table-cell table:number-columns-repeated="16383"/>
        </table:table-row>
        <table:table-row table:style-name="ro1">
          <table:table-cell table:style-name="ce3" office:value-type="string" calcext:value-type="string" table:number-columns-spanned="3" table:number-rows-spanned="1">
            <text:p>Name des Rechnungsempfängers</text:p>
          </table:table-cell>
          <table:covered-table-cell table:number-columns-repeated="2" table:style-name="ce30"/>
          <table:table-cell table:number-columns-repeated="2"/>
          <table:table-cell table:style-name="ce30" office:value-type="string" calcext:value-type="string" table:number-columns-spanned="3" table:number-rows-spanned="1">
            <text:p>Name des Rechnungserstellers</text:p>
          </table:table-cell>
          <table:covered-table-cell table:style-name="ce30"/>
          <table:covered-table-cell table:style-name="ce37"/>
          <table:table-cell table:number-columns-repeated="16375"/>
        </table:table-row>
        <table:table-row table:style-name="ro1">
          <table:table-cell table:style-name="ce3" office:value-type="string" calcext:value-type="string" table:number-columns-spanned="3" table:number-rows-spanned="1">
            <text:p>Straße Hsnr.</text:p>
          </table:table-cell>
          <table:covered-table-cell table:number-columns-repeated="2" table:style-name="ce30"/>
          <table:table-cell table:number-columns-repeated="2"/>
          <table:table-cell table:style-name="ce3" office:value-type="string" calcext:value-type="string" table:number-columns-spanned="3" table:number-rows-spanned="1">
            <text:p>Straße Hsnr.</text:p>
          </table:table-cell>
          <table:covered-table-cell table:number-columns-repeated="2" table:style-name="ce30"/>
          <table:table-cell table:number-columns-repeated="16375"/>
        </table:table-row>
        <table:table-row table:style-name="ro1">
          <table:table-cell table:style-name="ce3" office:value-type="string" calcext:value-type="string" table:number-columns-spanned="3" table:number-rows-spanned="1">
            <office:annotation draw:style-name="gr3" draw:text-style-name="P4" svg:width="1.52cm" svg:height="0.65cm" svg:x="7.649cm" svg:y="1.243cm" draw:caption-point-x="-0.61cm" draw:caption-point-y="1.51cm">
              <dc:date>2024-12-14T00:00:00</dc:date>
              <text:p text:style-name="P3"><text:span text:style-name="T1">optional</text:span></text:p>
            </office:annotation>
            <text:p>Adresszeile 2</text:p>
          </table:table-cell>
          <table:covered-table-cell table:style-name="ce30"/>
          <table:covered-table-cell table:style-name="ce37"/>
          <table:table-cell table:number-columns-repeated="2"/>
          <table:table-cell table:style-name="ce3" office:value-type="string" calcext:value-type="string" table:number-columns-spanned="3" table:number-rows-spanned="1">
            <office:annotation draw:style-name="gr3" draw:text-style-name="P4" svg:width="1.52cm" svg:height="0.65cm" svg:x="18.563cm" svg:y="1.243cm" draw:caption-point-x="-0.61cm" draw:caption-point-y="1.51cm">
              <dc:date>2024-12-14T00:00:00</dc:date>
              <text:p text:style-name="P3"><text:span text:style-name="T1">optional</text:span></text:p>
            </office:annotation>
            <text:p>Adresszeile 2</text:p>
          </table:table-cell>
          <table:covered-table-cell table:style-name="ce30"/>
          <table:covered-table-cell table:style-name="ce37"/>
          <table:table-cell table:number-columns-repeated="16375"/>
        </table:table-row>
        <table:table-row table:style-name="ro1">
          <table:table-cell table:style-name="ce6" office:value-type="float" office:value="12345" calcext:value-type="float">
            <text:p>12345</text:p>
          </table:table-cell>
          <table:table-cell table:style-name="ce30" office:value-type="string" calcext:value-type="string" table:number-columns-spanned="2" table:number-rows-spanned="1">
            <text:p>Ort</text:p>
          </table:table-cell>
          <table:covered-table-cell table:style-name="ce30"/>
          <table:table-cell table:number-columns-repeated="2"/>
          <table:table-cell table:style-name="ce6" office:value-type="float" office:value="12345" calcext:value-type="float">
            <text:p>12345</text:p>
          </table:table-cell>
          <table:table-cell table:style-name="ce30" office:value-type="string" calcext:value-type="string" table:number-columns-spanned="2" table:number-rows-spanned="1">
            <text:p>Ort</text:p>
          </table:table-cell>
          <table:covered-table-cell table:style-name="ce37"/>
          <table:table-cell table:number-columns-repeated="16375"/>
        </table:table-row>
        <table:table-row table:style-name="ro1">
          <table:table-cell table:style-name="ce6" office:value-type="string" calcext:value-type="string" table:number-columns-spanned="3" table:number-rows-spanned="1">
            <text:p>Deutschland</text:p>
          </table:table-cell>
          <table:covered-table-cell table:style-name="ce30"/>
          <table:covered-table-cell table:style-name="ce37"/>
          <table:table-cell table:number-columns-repeated="2"/>
          <table:table-cell table:style-name="ce6" office:value-type="string" calcext:value-type="string" table:number-columns-spanned="3" table:number-rows-spanned="1">
            <text:p>Deutschland</text:p>
          </table:table-cell>
          <table:covered-table-cell table:style-name="ce30"/>
          <table:covered-table-cell table:style-name="ce37"/>
          <table:table-cell table:number-columns-repeated="16375"/>
        </table:table-row>
        <table:table-row table:style-name="ro1">
          <table:table-cell table:style-name="ce7" table:number-columns-repeated="3"/>
          <table:table-cell table:number-columns-repeated="2"/>
          <table:table-cell table:style-name="ce7" table:number-columns-repeated="2"/>
          <table:table-cell table:style-name="ce56"/>
          <table:table-cell table:number-columns-repeated="16375"/>
        </table:table-row>
        <table:table-row table:style-name="ro1">
          <table:table-cell table:style-name="ce8" office:value-type="string" calcext:value-type="string">
            <text:p>USt-IdNr.:</text:p>
          </table:table-cell>
          <table:table-cell table:style-name="ce30" office:value-type="string" calcext:value-type="string" table:number-columns-spanned="2" table:number-rows-spanned="1">
            <office:annotation draw:style-name="gr4" draw:text-style-name="P6" svg:width="2.896cm" svg:height="1.163cm" svg:x="5.391cm" svg:y="3.437cm" draw:caption-point-x="1.648cm" draw:caption-point-y="1.51cm">
              <dc:date>2024-12-28T00:00:00</dc:date>
              <text:p text:style-name="P5"><text:span text:style-name="T2">USt-IdNr. oder Steuernummer</text:span></text:p>
            </office:annotation>
            <text:p>DE100000000</text:p>
          </table:table-cell>
          <table:covered-table-cell table:style-name="ce42"/>
          <table:table-cell table:number-columns-repeated="2"/>
          <table:table-cell table:style-name="ce30" office:value-type="string" calcext:value-type="string" table:number-columns-spanned="3" table:number-rows-spanned="1">
            <office:annotation draw:style-name="gr4" draw:text-style-name="P6" svg:width="2.979cm" svg:height="1.163cm" svg:x="18.563cm" svg:y="3.437cm" draw:caption-point-x="-0.61cm" draw:caption-point-y="1.51cm">
              <dc:date>2024-12-28T00:00:00</dc:date>
              <text:p text:style-name="P5"><text:span text:style-name="T2">USt-IdNr. oder Steuernummer</text:span></text:p>
            </office:annotation>
            <text:p>DE200000000</text:p>
          </table:table-cell>
          <table:covered-table-cell table:style-name="ce43"/>
          <table:covered-table-cell table:style-name="ce42"/>
          <table:table-cell table:number-columns-repeated="16375"/>
        </table:table-row>
        <table:table-row table:style-name="ro1">
          <table:table-cell table:style-name="ce9" office:value-type="string" calcext:value-type="string">
            <text:p>Kundennr.:</text:p>
          </table:table-cell>
          <table:table-cell table:style-name="ce30" office:value-type="string" calcext:value-type="string" table:number-columns-spanned="2" table:number-rows-spanned="1">
            <office:annotation draw:style-name="gr5" draw:text-style-name="P4" svg:width="1.728cm" svg:height="0.596cm" svg:x="7.649cm" svg:y="3.986cm" draw:caption-point-x="-0.61cm" draw:caption-point-y="1.51cm">
              <dc:date>2025-01-19T00:00:00</dc:date>
              <text:p text:style-name="P3"><text:span text:style-name="T1">optional</text:span></text:p>
            </office:annotation>
            <text:p>K123</text:p>
          </table:table-cell>
          <table:covered-table-cell table:style-name="ce43"/>
          <table:table-cell table:number-columns-repeated="2"/>
          <table:table-cell table:style-name="ce30" office:value-type="string" calcext:value-type="string" table:number-columns-spanned="3" table:number-rows-spanned="1">
            <office:annotation draw:style-name="gr6" draw:text-style-name="P6" svg:width="1.713cm" svg:height="0.682cm" svg:x="18.563cm" svg:y="3.959cm" draw:caption-point-x="-0.61cm" draw:caption-point-y="1.537cm">
              <dc:date>2025-08-23T00:00:00</dc:date>
              <text:p text:style-name="P5"><text:span text:style-name="T2">optional</text:span></text:p>
            </office:annotation>
            <text:p>Lieferantennummer</text:p>
          </table:table-cell>
          <table:covered-table-cell table:style-name="ce43"/>
          <table:covered-table-cell table:style-name="ce42"/>
          <table:table-cell table:number-columns-repeated="16375"/>
        </table:table-row>
        <table:table-row table:style-name="ro1" table:number-rows-repeated="3">
          <table:table-cell table:number-columns-repeated="16383"/>
        </table:table-row>
        <table:table-row table:style-name="ro2">
          <table:table-cell table:style-name="ce21" office:value-type="string" calcext:value-type="string">
            <text:p>Rechnung</text:p>
          </table:table-cell>
          <table:table-cell table:number-columns-repeated="16382"/>
        </table:table-row>
        <table:table-row table:style-name="ro1" table:number-rows-repeated="2">
          <table:table-cell table:number-columns-repeated="16383"/>
        </table:table-row>
        <table:table-row table:style-name="ro1">
          <table:table-cell table:style-name="ce2" office:value-type="string" calcext:value-type="string">
            <text:p>Rechnungsnummer:</text:p>
          </table:table-cell>
          <table:table-cell table:style-name="Default"/>
          <table:table-cell table:style-name="ce30" office:value-type="string" calcext:value-type="string">
            <text:p>R123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Rechnungsdatum:</text:p>
          </table:table-cell>
          <table:table-cell table:style-name="Default"/>
          <table:table-cell table:style-name="ce44" office:value-type="date" office:date-value="2026-04-15" calcext:value-type="date">
            <text:p>15.04.2026</text:p>
          </table:table-cell>
          <table:table-cell table:number-columns-repeated="16380"/>
        </table:table-row>
        <table:table-row table:style-name="ro1">
          <table:table-cell table:style-name="ce2" office:value-type="string" calcext:value-type="string">
            <text:p>Leistungdatum/-zeitraum:</text:p>
          </table:table-cell>
          <table:table-cell table:style-name="Default"/>
          <table:table-cell table:style-name="ce44" office:value-type="date" office:date-value="2026-01-01" calcext:value-type="date">
            <text:p>01.01.2026</text:p>
          </table:table-cell>
          <table:table-cell table:style-name="ce32" table:formula="of:=IF(ISBLANK(InvoiceDeliveryDate2);&quot;&quot;;&quot;bis&quot;)" office:value-type="string" office:string-value="bis" calcext:value-type="string">
            <text:p>bis</text:p>
          </table:table-cell>
          <table:table-cell table:style-name="ce44" office:value-type="date" office:date-value="2026-03-31" calcext:value-type="date">
            <office:annotation draw:style-name="gr5" draw:text-style-name="P4" svg:width="1.604cm" svg:height="0.596cm" svg:x="10.968cm" svg:y="9.172cm" draw:caption-point-x="-0.61cm" draw:caption-point-y="1.51cm">
              <dc:date>2025-01-04T00:00:00</dc:date>
              <text:p text:style-name="P3"><text:span text:style-name="T1">optional</text:span></text:p>
            </office:annotation>
            <text:p>31.03.2026</text:p>
          </table:table-cell>
          <table:table-cell table:number-columns-repeated="16378"/>
        </table:table-row>
        <table:table-row table:style-name="ro1">
          <table:table-cell table:style-name="ce2" office:value-type="string" calcext:value-type="string">
            <text:p>Fälligkeitsdatum:</text:p>
          </table:table-cell>
          <table:table-cell table:style-name="Default"/>
          <table:table-cell table:style-name="ce44" office:value-type="date" office:date-value="2026-04-25" calcext:value-type="date">
            <text:p>25.04.2026</text:p>
          </table:table-cell>
          <table:table-cell table:number-columns-repeated="16380"/>
        </table:table-row>
        <table:table-row table:style-name="ro1" table:number-rows-repeated="3">
          <table:table-cell table:number-columns-repeated="16383"/>
        </table:table-row>
        <table:table-row table:style-name="ro3">
          <table:table-cell table:style-name="ce22" office:value-type="string" calcext:value-type="string" table:number-columns-spanned="4" table:number-rows-spanned="1">
            <text:p>Gegenstand/Leistung</text:p>
          </table:table-cell>
          <table:covered-table-cell table:number-columns-repeated="3" table:style-name="ce26"/>
          <table:table-cell table:style-name="ce10" office:value-type="string" calcext:value-type="string">
            <text:p>Menge</text:p>
          </table:table-cell>
          <table:table-cell table:style-name="ce31" office:value-type="string" calcext:value-type="string">
            <text:p>Einheit</text:p>
          </table:table-cell>
          <table:table-cell table:style-name="ce10" office:value-type="string" calcext:value-type="string">
            <text:p>Einzelpreis</text:p>
          </table:table-cell>
          <table:table-cell table:style-name="ce13" office:value-type="string" calcext:value-type="string">
            <text:p>Gesamtpreis</text:p>
          </table:table-cell>
          <table:table-cell table:style-name="ce16" table:number-columns-repeated="16375"/>
        </table:table-row>
        <table:table-row table:style-name="ro3">
          <table:table-cell table:style-name="ce23" office:value-type="string" calcext:value-type="string" table:number-columns-spanned="4" table:number-rows-spanned="1">
            <text:p>Beispielgegenstand</text:p>
          </table:table-cell>
          <table:covered-table-cell table:number-columns-repeated="3" table:style-name="ce35"/>
          <table:table-cell table:style-name="ce48" office:value-type="float" office:value="1" calcext:value-type="float">
            <text:p>1</text:p>
          </table:table-cell>
          <table:table-cell table:style-name="ce48" table:content-validation-name="val1" office:value-type="string" calcext:value-type="string">
            <text:p>Stück (H87)</text:p>
          </table:table-cell>
          <table:table-cell table:style-name="ce55" office:value-type="currency" office:currency="EUR" office:value="800" calcext:value-type="currency">
            <text:p>800,00 €</text:p>
          </table:table-cell>
          <table:table-cell table:style-name="ce14" table:formula="of:=IF([.G26]&gt;0;ROUND([.E26]*[.G26];2);&quot;&quot;)" office:value-type="currency" office:currency="EUR" office:value="800" calcext:value-type="currency">
            <text:p>800,00 €</text:p>
          </table:table-cell>
          <table:table-cell table:number-columns-repeated="16375"/>
        </table:table-row>
        <table:table-row table:style-name="ro1">
          <table:table-cell table:style-name="ce25" table:number-columns-repeated="4"/>
          <table:table-cell table:style-name="ce49"/>
          <table:table-cell table:style-name="ce54" office:value-type="string" calcext:value-type="string" table:number-columns-spanned="2" table:number-rows-spanned="1">
            <text:p>Rechnungsbetrag</text:p>
          </table:table-cell>
          <table:covered-table-cell table:style-name="ce54"/>
          <table:table-cell table:style-name="ce59" table:formula="of:=SUM([.H26:.H26])" office:value-type="currency" office:currency="EUR" office:value="800" calcext:value-type="currency">
            <text:p>800,00 €</text:p>
          </table:table-cell>
          <table:table-cell table:style-name="ce2" table:number-columns-repeated="16375"/>
        </table:table-row>
        <table:table-row table:style-name="ro1">
          <table:table-cell table:style-name="ce25" table:number-columns-repeated="4"/>
          <table:table-cell table:style-name="ce50" table:number-columns-repeated="3"/>
          <table:table-cell table:style-name="ce60"/>
          <table:table-cell table:style-name="ce2" table:number-columns-repeated="16375"/>
        </table:table-row>
        <table:table-row table:style-name="ro1">
          <table:table-cell table:number-columns-repeated="9"/>
          <table:table-cell office:value-type="string" calcext:value-type="string">
            <text:p>Grund für die Umsatzsteuerbefreiung (Code wird in die E-Rechnung aufgenommen):</text:p>
          </table:table-cell>
          <table:table-cell table:number-columns-repeated="16373"/>
        </table:table-row>
        <table:table-row table:style-name="ro4">
          <table:table-cell table:style-name="ce27" office:value-type="string" calcext:value-type="string" table:number-columns-spanned="8" table:number-rows-spanned="1">
            <text:p>Steuerschuldnerschaft des Leistungsempfängers: Gemäß dem Reverse-Charge-Verfahren ist der Empfänger dieser Dienste verpflichtet, Umsatzsteuer für diese Lieferung/Dienstleistung abzuführen (§ 13b UStG).</text:p>
          </table:table-cell>
          <table:covered-table-cell table:number-columns-repeated="7"/>
          <table:table-cell/>
          <table:table-cell>
            <draw:control draw:z-index="10" draw:name="Steuerelement 3" draw:style-name="gr1" draw:text-style-name="P1" svg:width="17.634cm" svg:height="0.74cm" svg:x="0.064cm" svg:y="0.026cm" draw:control="control2"/>
          </table:table-cell>
          <table:table-cell table:number-columns-repeated="16373"/>
        </table:table-row>
        <table:table-row table:style-name="ro1">
          <table:table-cell table:number-columns-repeated="16383"/>
        </table:table-row>
        <table:table-row table:style-name="ro1">
          <table:table-cell table:formula="of:= &quot;Bitte überweisen Sie den Rechnungsbetrag bis zum &quot; &amp; TEXT(InvoiceDueDate;&quot;TT.MM.JJJJ&quot;) &amp; &quot; an die unten angegebene Bankverbindung.&quot;" office:value-type="string" office:string-value="Bitte überweisen Sie den Rechnungsbetrag bis zum 25.04.2026 an die unten angegebene Bankverbindung." calcext:value-type="string">
            <text:p>Bitte überweisen Sie den Rechnungsbetrag bis zum 25.04.2026 an die unten angegebene Bankverbindung.</text:p>
          </table:table-cell>
          <table:table-cell table:number-columns-repeated="16382"/>
        </table:table-row>
        <table:table-row table:style-name="ro1">
          <table:table-cell table:number-columns-repeated="16383"/>
        </table:table-row>
        <table:table-row table:style-name="ro1">
          <table:table-cell table:number-columns-repeated="6"/>
          <table:table-cell office:value-type="string" calcext:value-type="string">
            <text:p>Bankverbindung:</text:p>
          </table:table-cell>
          <table:table-cell table:number-columns-repeated="16376"/>
        </table:table-row>
        <table:table-row table:style-name="ro1">
          <table:table-cell office:value-type="string" calcext:value-type="string">
            <text:p>ZUGFeRD-Dokument mit eingebetteter digitaler Rechnung</text:p>
          </table:table-cell>
          <table:table-cell table:number-columns-repeated="5"/>
          <table:table-cell table:style-name="ce30" office:value-type="string" calcext:value-type="string" table:number-columns-spanned="2" table:number-rows-spanned="1">
            <office:annotation draw:style-name="gr5" draw:text-style-name="P4" svg:width="2.76cm" svg:height="0.596cm" svg:x="18.563cm" svg:y="17.806cm" draw:caption-point-x="-0.61cm" draw:caption-point-y="1.51cm">
              <dc:date>2025-05-11T00:00:00</dc:date>
              <text:p text:style-name="P3"><text:span text:style-name="T1">IBAN, optional</text:span></text:p>
            </office:annotation>
            <text:p>DE11111111111111111111</text:p>
          </table:table-cell>
          <table:covered-table-cell table:style-name="ce43"/>
          <table:table-cell table:number-columns-repeated="16375"/>
        </table:table-row>
        <table:table-row table:style-name="ro1">
          <table:table-cell table:style-name="ce7" office:value-type="string" calcext:value-type="string">
            <text:p><text:a xlink:href="https://digitale-vorlagen.de/" xlink:type="simple">Weitere Vorlagen erhältlich auf digitale-vorlagen.de</text:a></text:p>
          </table:table-cell>
          <table:table-cell table:number-columns-repeated="5"/>
          <table:table-cell table:style-name="ce30" office:value-type="string" calcext:value-type="string" table:number-columns-spanned="2" table:number-rows-spanned="1">
            <office:annotation draw:style-name="gr5" draw:text-style-name="P4" svg:width="2.484cm" svg:height="0.596cm" svg:x="18.563cm" svg:y="18.354cm" draw:caption-point-x="-0.61cm" draw:caption-point-y="1.51cm">
              <dc:date>2025-05-11T00:00:00</dc:date>
              <text:p text:style-name="P3"><text:span text:style-name="T1">BIC, optional</text:span></text:p>
            </office:annotation>
            <text:p>BANK0BIC000</text:p>
          </table:table-cell>
          <table:covered-table-cell table:style-name="ce43"/>
          <table:table-cell table:number-columns-repeated="16375"/>
        </table:table-row>
        <table:table-row table:style-name="ro1">
          <table:table-cell table:number-columns-repeated="16383"/>
        </table:table-row>
        <table:table-row table:style-name="ro1">
          <table:table-cell table:number-columns-repeated="5"/>
          <table:table-cell>
            <draw:control draw:z-index="9" draw:name="Steuerelement 1" draw:style-name="gr2" draw:text-style-name="P2" svg:width="6.275cm" svg:height="1.014cm" svg:x="1.197cm" svg:y="0.536cm" draw:control="control1"/>
          </table:table-cell>
          <table:table-cell table:number-columns-repeated="16377"/>
        </table:table-row>
        <table:table-row table:style-name="ro1">
          <table:table-cell table:style-name="ce29" office:value-type="string" calcext:value-type="string">
            <text:p>E-Rechnung Umsatzsteuerfrei 2.18.0 Demo</text:p>
          </table:table-cell>
          <table:table-cell table:number-columns-repeated="16382"/>
        </table:table-row>
        <table:table-row table:style-name="ro1">
          <table:table-cell table:number-columns-repeated="16383"/>
        </table:table-row>
        <table:table-row table:style-name="ro1">
          <table:table-cell table:style-name="ce29" office:value-type="string" calcext:value-type="string">
            <text:p>Vordefinierte Mengeneinheiten: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Arbeitsmonat (WM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Arbeitsstunde (LH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Arbeitstag (E49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Eins (C62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Kalenderjahr (ANN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Kalendertag (DAY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km (KMT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Stück (H87)</text:p>
          </table:table-cell>
          <table:table-cell table:number-columns-repeated="16382"/>
        </table:table-row>
        <table:table-row table:style-name="ro1">
          <table:table-cell table:style-name="ce29" office:value-type="string" calcext:value-type="string">
            <text:p>Stunde (HUR)</text:p>
          </table:table-cell>
          <table:table-cell table:number-columns-repeated="16382"/>
        </table:table-row>
        <table:table-row table:style-name="ro1" table:number-rows-repeated="7">
          <table:table-cell table:style-name="ce29"/>
          <table:table-cell table:number-columns-repeated="16382"/>
        </table:table-row>
        <table:table-row table:style-name="ro5">
          <table:table-cell table:style-name="Default" table:number-columns-repeated="16383"/>
        </table:table-row>
        <table:table-row table:style-name="ro1" table:number-rows-repeated="1048501">
          <table:table-cell table:number-columns-repeated="16383"/>
        </table:table-row>
        <table:table-row table:style-name="ro5" table:number-rows-repeated="16">
          <table:table-cell table:number-columns-repeated="16383"/>
        </table:table-row>
        <table:table-row table:style-name="ro5">
          <table:table-cell table:number-columns-repeated="16383"/>
        </table:table-row>
      </table:table>
      <table:named-expressions>
        <table:named-range table:name="InvoiceDate" table:base-cell-address="$'E-Rechnung'.$C$17" table:cell-range-address="$'E-Rechnung'.$C$19"/>
        <table:named-range table:name="InvoiceDeliveryDate" table:base-cell-address="$'E-Rechnung'.$C$18" table:cell-range-address="$'E-Rechnung'.$C$20"/>
        <table:named-range table:name="InvoiceDeliveryDate2" table:base-cell-address="$'E-Rechnung'.$E$19" table:cell-range-address="$'E-Rechnung'.$E$20"/>
        <table:named-range table:name="InvoiceDueDate" table:base-cell-address="$'E-Rechnung'.$C$19" table:cell-range-address="$'E-Rechnung'.$C$21"/>
        <table:named-range table:name="InvoiceNumber" table:base-cell-address="$'E-Rechnung'.$C$16" table:cell-range-address="$'E-Rechnung'.$C$18"/>
        <table:named-range table:name="InvoiceTaxNote" table:base-cell-address="$'E-Rechnung'.$A$44" table:cell-range-address="$'E-Rechnung'.$A$30:.$H$30"/>
        <table:named-range table:name="ItemBasePrice" table:base-cell-address="$'E-Rechnung'.$G$23" table:cell-range-address="$'E-Rechnung'.$G$26:.$G$26"/>
        <table:named-range table:name="ItemName" table:base-cell-address="$'E-Rechnung'.$A$23" table:cell-range-address="$'E-Rechnung'.$A$26:.$D$26"/>
        <table:named-range table:name="ItemQuantity" table:base-cell-address="$'E-Rechnung'.$E$23" table:cell-range-address="$'E-Rechnung'.$E$26:.$E$26"/>
        <table:named-range table:name="ItemUnit" table:base-cell-address="$'E-Rechnung'.$F$23" table:cell-range-address="$'E-Rechnung'.$F$26:.$F$26"/>
        <table:named-range table:name="RecipientCountry" table:base-cell-address="$'E-Rechnung'.$A$7" table:cell-range-address="$'E-Rechnung'.$A$8:.$C$8"/>
        <table:named-range table:name="RecipientId" table:base-cell-address="$'E-Rechnung'.$B$11" table:cell-range-address="$'E-Rechnung'.$B$11:.$C$11"/>
        <table:named-range table:name="RecipientLocation" table:base-cell-address="$'E-Rechnung'.$B$6" table:cell-range-address="$'E-Rechnung'.$B$7:.$C$7"/>
        <table:named-range table:name="RecipientName" table:base-cell-address="$'E-Rechnung'.$A$4" table:cell-range-address="$'E-Rechnung'.$A$4:.$C$4"/>
        <table:named-range table:name="RecipientStreet" table:base-cell-address="$'E-Rechnung'.$A$5" table:cell-range-address="$'E-Rechnung'.$A$5:.$C$5"/>
        <table:named-range table:name="RecipientStreet2" table:base-cell-address="$'E-Rechnung'.$A$5" table:cell-range-address="$'E-Rechnung'.$A$6:.$C$6"/>
        <table:named-range table:name="RecipientVatId" table:base-cell-address="$'E-Rechnung'.$B$10" table:cell-range-address="$'E-Rechnung'.$B$10:.$C$10"/>
        <table:named-range table:name="RecipientZip" table:base-cell-address="$'E-Rechnung'.$A$6" table:cell-range-address="$'E-Rechnung'.$A$7"/>
        <table:named-range table:name="SenderBIC" table:base-cell-address="$'E-Rechnung'.$G$48" table:cell-range-address="$'E-Rechnung'.$G$36:.$H$36"/>
        <table:named-range table:name="SenderCountry" table:base-cell-address="$'E-Rechnung'.$F$7" table:cell-range-address="$'E-Rechnung'.$F$8:.$H$8"/>
        <table:named-range table:name="SenderIBAN" table:base-cell-address="$'E-Rechnung'.$G$47" table:cell-range-address="$'E-Rechnung'.$G$35:.$H$35"/>
        <table:named-range table:name="SenderId" table:base-cell-address="$'E-Rechnung'.$F$11" table:cell-range-address="$'E-Rechnung'.$F$11:.$H$11"/>
        <table:named-range table:name="SenderLocation" table:base-cell-address="$'E-Rechnung'.$G$6" table:cell-range-address="$'E-Rechnung'.$G$7:.$H$7"/>
        <table:named-range table:name="SenderName" table:base-cell-address="$'E-Rechnung'.$F$4" table:cell-range-address="$'E-Rechnung'.$F$4:.$H$4"/>
        <table:named-range table:name="SenderStreet" table:base-cell-address="$'E-Rechnung'.$A$5" table:cell-range-address="$'E-Rechnung'.$F$5:.$H$5"/>
        <table:named-range table:name="SenderStreet2" table:base-cell-address="$'E-Rechnung'.$A$5" table:cell-range-address="$'E-Rechnung'.$F$6:.$H$6"/>
        <table:named-range table:name="SenderVatId" table:base-cell-address="$'E-Rechnung'.$F$9" table:cell-range-address="$'E-Rechnung'.$F$10:.$H$10"/>
        <table:named-range table:name="SenderZip" table:base-cell-address="$'E-Rechnung'.$F$6" table:cell-range-address="$'E-Rechnung'.$F$7"/>
        <table:named-range table:name="TemplateVersion" table:base-cell-address="$'E-Rechnung'.$A$54" table:cell-range-address="$'E-Rechnung'.$A$39"/>
      </table:named-expressions>
      <table:database-ranges>
        <table:database-range table:name="__Anonymous_Sheet_DB__0" table:target-range-address="'E-Rechnung'.A42:'E-Rechnung'.XFD50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percentage-style style:name="N116">
      <number:number number:decimal-places="1" number:min-decimal-places="1" number:min-integer-digits="1"/>
      <number:text> %</number:text>
    </number:percentag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2">00.00.0000</text:date>, <text:time style:data-style-name="N2" text:time-value="20:37:49.638417565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5-10T20:00:26.076594832</meta:creation-date>
    <meta:generator>LibreOffice/25.2.3.2$Linux_X86_64 LibreOffice_project/520$Build-2</meta:generator>
    <meta:editing-duration>P0D</meta:editing-duration>
    <meta:editing-cycles>1</meta:editing-cycles>
    <meta:document-statistic meta:table-count="1" meta:cell-count="60" meta:object-count="2"/>
  </office:meta>
</office:document-meta>
</file>

<file path=Basic/Standard/DigitaleTools.xml><?xml version="1.0" encoding="utf-8"?>
<!DOCTYPE module  PUBLIC '-//OpenOffice.org//DTD OfficeDocument 1.0//EN'  'module.dtd'>
<script:module xmlns:script="http://openoffice.org/2000/script" script:name="DigitaleTools" script:language="StarBasic" script:moduleType="normal">' ZUGFeRD-Rechnung generieren
' Copyright (C) Herbert Reiter

Option Explicit
Option VBASupport 1 ' Konstante vbCrLf zugänglich machen

Global Const DIGITALETOOLS_SCRIPT_LINUX = "/usr/lib/digitaletools-makrohelper/generate-erechnung.sh"
Global Const DIGITALETOOLS_SCRIPT_MACOS = "/Applications/DigitaleTools-MakroHelper/generate-erechnung.sh"
Global Const DIGITALETOOLS_SCRIPT_WINDOWS = "\DigitaleTools-MakroHelper\generate-erechnung.bat"
Global Const TEMP_PDF_FILENAME = "DigitaleTools-rechnung.pdf"
Global Const TEMP_INVOICE_DATA_FILENAME = "DigitaleTools-InvoiceData.txt"
Global Const TEMP_RESULT_FILENAME = "DigitaleTools-Result.txt"

' Einstiegspunkt des Makros
Sub DruckenERechnung
	Dim scriptPath As String
	scriptPath = GetScriptPath()
	If Not FileExists(scriptPath) Then
		MsgBox("DigitaleTools-MakroHelper nicht gefunden! Bitte vorher installieren! Den Download-Link finden Sie in der Artikelbeschreibung auf digitale-vorlagen.de.")
		Exit Sub
	End If

	Dim invoiceData As String
	invoiceData = CollectInvoiceData()
	If invoiceData = "" Then
		' Unvollständige Rechnungsdaten
		Exit Sub
	End If

	Dim finalPdfPath As String
	finalPdfPath = PdfFilenameUserDialog()
	If Len(finalPdfPath) = 0 then
		' Benutzer hat abgebrochen
		Exit Sub
	End If
	
	Dim tempPdfPath As String
	tempPdfPath = ExportPDF()
	
	Dim generationSuccessful As Boolean
	generationSuccessful = AppendPdfAttachment(tempPdfPath, finalPdfPath, invoiceData)
	
	If generationSuccessful Then
		ShowPdf(finalPdfPath)
	End If
End Sub

' Rechnungsdaten auslesen
Function CollectInvoiceData() As String
	Dim invoiceData As String
	invoiceData = _
		"TemplateVersion=" &amp; GetNamedRangeString("TemplateVersion") &amp; vbCrLf

	Dim steuerkategorieAuswahlElement As Object, kategorieIndex As Integer, invoiceType As String
	steuerkategorieAuswahlElement = ThisComponent.CurrentController.ActiveSheet.DrawPage.Forms.getByName("Formular").getByName("SteuerkategorieAuswahl")
	kategorieIndex = steuerkategorieAuswahlElement.SelectedItems(0)
	If kategorieIndex = 0 Then ' AE - Reverse Charge
		invoiceType = "InvoiceReverseCharge=true"
	ElseIf kategorieIndex = 1 Then ' K - Innergemeinschaftliche Lieferung
		invoiceType = "InvoiceType=IntraCommunity"
	ElseIf kategorieIndex = 2 Then ' G - Ausfuhrlieferung in Drittländer
		invoiceType = "InvoiceType=FreeExport"
	ElseIf kategorieIndex = 3 Then ' E - Kleinunternehmerregelung
		invoiceType = "InvoiceKleinunternehmer=true"
	ElseIf kategorieIndex = 4 Then ' E - Steuerbefreit sonstiges
		invoiceType = "InvoiceType=TaxExempt"
	End If

	invoiceData = invoiceData &amp; _
		invoiceType &amp; vbCrLf

   	invoiceData = invoiceData &amp; _
		"SenderName=" &amp; GetNamedRangeString("SenderName") &amp; vbCrLf &amp; _
        "SenderStreet=" &amp;  GetNamedRangeString("SenderStreet") &amp; vbCrLf &amp; _
        "SenderStreet2=" &amp; GetNamedRangeString("SenderStreet2") &amp; vbCrLf &amp; _
		"SenderZip=" &amp; GetNamedRangeString("SenderZip") &amp; vbCrLf  &amp; _
		"SenderLocation=" &amp; GetNamedRangeString("SenderLocation") &amp; vbCrLf &amp; _
		"SenderCountry=" &amp; GetNamedRangeString("SenderCountry") &amp; vbCrLf &amp; _
		"SenderVatId=" &amp; GetNamedRangeString("SenderVatId") &amp; vbCrLf &amp; _
		"SenderIBAN=" &amp; GetNamedRangeString("SenderIBAN") &amp; vbCrLf &amp; _
        "SenderBIC=" &amp; GetNamedRangeString("SenderBIC") &amp; vbCrLf &amp; _
        "SenderId=" &amp; GetNamedRangeString("SenderId") &amp; vbCrLf
	
	invoiceData = invoiceData &amp; _
		"RecipientName=" &amp; GetNamedRangeString("RecipientName") &amp; vbCrLf &amp; _
        "RecipientStreet=" &amp; GetNamedRangeString("RecipientStreet") &amp; vbCrLf &amp; _
        "RecipientStreet2=" &amp; GetNamedRangeString("RecipientStreet2") &amp; vbCrLf &amp; _
		"RecipientZip=" &amp; GetNamedRangeString("RecipientZip") &amp; vbCrLf &amp; _
		"RecipientLocation=" &amp; GetNamedRangeString("RecipientLocation") &amp; vbCrLf &amp; _
		"RecipientCountry=" &amp; GetNamedRangeString("RecipientCountry") &amp; vbCrLf &amp; _
		"RecipientVatId=" &amp; GetNamedRangeString("RecipientVatId") &amp; vbCrLf &amp; _
		"RecipientId=" &amp; GetNamedRangeString("RecipientId") &amp; vbCrLf
	
	invoiceData = invoiceData &amp; _
		"InvoiceNumber=" &amp; GetNamedRangeString("InvoiceNumber") &amp; vbCrLf &amp; _
		"InvoiceDate=" &amp; GetNamedRangeDate("InvoiceDate", True) &amp; vbCrLf &amp; _
        "InvoiceDeliveryDate=" &amp; GetNamedRangeDate("InvoiceDeliveryDate", True) &amp; vbCrLf &amp; _
        "InvoiceDeliveryDate2=" &amp; GetNamedRangeDate("InvoiceDeliveryDate2", False) &amp; vbCrLf &amp; _
        "InvoiceDueDate=" &amp; GetNamedRangeDate("InvoiceDueDate", False) &amp; vbCrLf &amp; _
		"InvoiceTaxNote=" &amp; GetNamedRangeString("InvoiceTaxNote") &amp; vbCrLf

	Dim upperIndex As Integer
	upperIndex = GetNamedRangeArrayUpperIndex("ItemName")
	Dim i As Integer, itemName As String, itemQuantity As String, itemUnit As String, itemBasePrice As String
	For i = 0 To upperIndex
		itemName = GetNamedRangeArrayString("ItemName", i)
		If Len(itemName) &gt; 0 Then
			itemQuantity = GetNamedRangeArrayDouble("ItemQuantity", i)
			itemUnit = GetNamedRangeArrayString("ItemUnit", i)
			itemBasePrice = GetNamedRangeArrayDouble("ItemBasePrice", i)
			
			invoiceData = invoiceData &amp; _
				"ItemName" &amp; i &amp; "=" &amp; itemName &amp; vbCrLf &amp; _
				"ItemQuantity" &amp; i &amp; "=" &amp; itemQuantity &amp; vbCrLf &amp; _
				"ItemUnit" &amp; i &amp; "=" &amp; itemUnit &amp; vbCrLf &amp; _
				"ItemBasePrice" &amp; i &amp; "=" &amp; itemBasePrice &amp; vbCrLf
		End If
	Next
	
	' Endemarkierung
	invoiceData = invoiceData &amp; "." &amp; vbCrLf
	
	CollectInvoiceData = invoiceData
End Function

' Gibt den String-Wert einer benannten Zelle zurück.
Function GetNamedRangeString(rangeName As String) As String
	Dim range As Object
	range = ThisComponent.CurrentController.ActiveSheet.getCellRangeByName(rangeName)
	Dim value As String
	value = range.DataArray(0)(0)
	value = Replace(value, vbLf, " \n", 1, -1)
	GetNamedRangeString = value
End Function

' Gibt den Datums-Wert einer benannten Zelle zurück.
Function GetNamedRangeDate(rangeName As String, mandatory As Boolean) As String
	Dim range As Object
	range = ThisComponent.CurrentController.ActiveSheet.getCellRangeByName(rangeName)
	Dim dateNumber As Variant
	dateNumber = range.DataArray(0)(0)
	If VarType(dateNumber) &lt;&gt; V_DOUBLE Then
		If mandatory Then
			ThisComponent.CurrentController.select(range)
			MsgBox("Ungültige Datumsangabe an Cursorposition")
		End If
		GetNamedRangeDate = ""
		Exit Function
	End If
	Dim dateString As String
	dateString = Format(dateNumber, "yyyy-MM-dd")
	GetNamedRangeDate = dateString
End Function

' Gibt den String-Wert eines Arrays in einem benannten Bereich zurück.
Function GetNamedRangeArrayString(rangeName As String, index As Integer) As String
	Dim range As Object
	range = ThisComponent.CurrentController.ActiveSheet.getCellRangeByName(rangeName)
	Dim value As String
	value = range.DataArray(index)(0)
	value = Replace(value, vbLf, "\n", 1, -1)
	GetNamedRangeArrayString = value
End Function

' Gibt den Double-Wert eines Arrays in einem benannten Bereich zurück.
Function GetNamedRangeArrayDouble(rangeName As String, index As Integer) As Double
	Dim range As Object
	range = ThisComponent.CurrentController.ActiveSheet.getCellRangeByName(rangeName)
	GetNamedRangeArrayDouble = range.Data(index)(0)
End Function

' Gibt den maximalen Array-Indexwert eines benannten Bereichs zurück.
Function GetNamedRangeArrayUpperIndex(rangeName As String) As Integer
	Dim range As Object
	range = ThisComponent.CurrentController.ActiveSheet.getCellRangeByName(rangeName)
	GetNamedRangeArrayUpperIndex = UBound(range.DataArray)
End Function

' Benutzer nach Dateiname und Verzeichnis der PDF-Datei fragen
Function PdfFilenameUserDialog() as String
	Dim fileDialog as Object
	fileDialog = CreateUnoService("com.sun.star.ui.dialogs.FilePicker")
	Dim args
	args = Array(com.sun.star.ui.dialogs.TemplateDescription.FILESAVE_AUTOEXTENSION)
	fileDialog.Initialize(args)
	fileDialog.AppendFilter("PDF-Dateien (*.pdf)", "*.pdf")
	fileDialog.SetTitle("Speicherort der PDF-Datei auswählen")
	
	Dim pdfDirectory As String
	pdfDirectory = Application.ActiveWorkbook.Path
	If Len(pdfDirectory) &gt; 0 Then
		fileDialog.SetDisplayDirectory(ConvertToUrl(pdfDirectory))
	End If

	Dim pdfFilename As String, lastDotIndex As Integer
	pdfFilename = Application.ActiveWorkbook.FullName
	If Len(pdfFilename) &gt; 0 Then
		lastDotIndex = InStrRev(pdfFilename, ".")
		If lastDotIndex &gt; 0 Then
			pdfFilename = Left(pdfFilename, lastDotIndex) &amp; "pdf"
		End If
		fileDialog.setDefaultName(pdfFilename)
	End If
	
	Dim status
	status = fileDialog.Execute

	If status = 1 Then
		PdfFilenameUserDialog = fileDialog.Files(0)
	Else
		' Benutzer hat auf Abbrechen geklickt
		PdfFilenameUserDialog = ""
	End If
End Function

' Visuelle Rechnung in PDF-Datei drucken, noch ohne Anhang
Function ExportPDF() As String
	Dim tempPdfPath As String
	tempPdfPath = GetTempDir() &amp; TEMP_PDF_FILENAME

	Dim myProps(0) as New com.sun.star.beans.PropertyValue
	myProps(0).Name = "FilterName"
	myProps(0).Value = "calc_pdf_Export"
	ThisComponent.storeToURL(tempPdfPath, myProps())
	
	ExportPDF = tempPdfPath
End Function

' Digitale Rechnung an PDF anhängen
Function AppendPdfAttachment(tempPdfPath As String, finalPdfPath As String, invoiceData As String) As Boolean
	' PDF-Dateipfade in Rechnungsdaten ergänzen
	invoiceData = _
		"InputPdfFileUrl=" &amp; tempPdfPath &amp; vbCrLf &amp; _
		"OutputPdfFileUrl=" &amp; finalPdfPath &amp; vbCrLf &amp; _
		invoiceData

	' Schreiben Rechnungsdaten in temporäre Datei
	Dim invoiceDataTmpFile As String, appResponseTmpFile As String
	invoiceDataTmpFile = GetTempDir() &amp; TEMP_INVOICE_DATA_FILENAME
	appResponseTmpFile = GetTempDir() &amp; TEMP_RESULT_FILENAME
	Call WriteTextFile(invoiceDataTmpFile, invoiceData)
	DeleteFile(appResponseTmpFile)

	' Java-Tool aufrufen, um Rechnungsdaten an PDF anzuhängen
	Dim scriptPath As String, commandParams As String
	scriptPath = GetScriptPath()
	commandParams = "'" &amp; invoiceDataTmpFile &amp; "' '" &amp; appResponseTmpFile &amp; "'"
	Call CallJavaHelper(scriptPath, commandParams)
	
	' Antwort auslesen
	Dim appResponse As String
	appResponse = ReadTextFile(appResponseTmpFile)
	If appResponse = "" Then
		MsgBox("Fehler im MakroHelper! Siehe Logdatei.")
		AppendPdfAttachment = False
		Exit Function
	ElseIf appResponse &lt;&gt; "OK" Then
		MsgBox("Fehler beim Erzeugen der Rechnungsdaten: " &amp; appResponse)
		AppendPdfAttachment = False
		Exit Function
	End If
	
	AppendPdfAttachment = True
End Function

' Gibt den Pfad des MakroHelper-Scripts zurück.
Function GetScriptPath() As String
	If GetGUIType() = 1 Then ' Windows
	    ' Bei 32-Bit Office gibt Environ("ProgramFiles") das falsche Verzeichnis "C:\Program Files (x86)" zurück
	    If Environ("ProgramW6432") &lt;&gt; "" Then
    	    GetScriptPath = Environ("ProgramW6432") &amp; DIGITALETOOLS_SCRIPT_WINDOWS
    	Else
        	GetScriptPath = Environ("ProgramFiles") &amp; DIGITALETOOLS_SCRIPT_WINDOWS
    	End If
	Else ' macOS oder Linux
		If FileExists("/Applications") Then
			GetScriptPath = DIGITALETOOLS_SCRIPT_MACOS
		Else
			GetScriptPath = DIGITALETOOLS_SCRIPT_LINUX
		End If
	End If
End Function

' Gibt das Temp-Verzeichnis zurück. Endet mit '/'.
Function GetTempDir() As String
	Dim pathSettings As Object, tempDir As String
	pathSettings = CreateUnoService("com.sun.star.util.PathSettings")
	GetTempDir = pathSettings.Temp &amp; "/"
End Function

' Schreibt eine Textdatei.
Sub WriteTextFile(filePath As String, fileContent As String)
 	Dim simpleFileAccess As Object, fileStream As Object
	simpleFileAccess = createUnoService("com.sun.star.ucb.SimpleFileAccess")
	fileStream = simpleFileAccess.OpenFileWrite(filePath)

	Dim textOutputStream As Object
	textOutputStream = createUnoService("com.sun.star.io.TextOutputStream" )
 	textOutputStream.OutputStream = fileStream
	textOutputStream.Encoding = "UTF-8"
	textOutputStream.writeString(fileContent)
	
	fileStream.closeOutput()
	textOutputStream.closeOutput()
End Sub

' Liest die erste Zeile einer Textdatei.
Function ReadTextFile(filePath As String) As String
	If Not FileExists(filePath) Then
		ReadTextFile = ""
		Exit Function
	End If

 	Dim simpleFileAccess As Object, fileStream As Object
	simpleFileAccess = createUnoService("com.sun.star.ucb.SimpleFileAccess")
	fileStream = simpleFileAccess.OpenFileRead(filePath)

	Dim textInputStream As Object
	textInputStream = createUnoService("com.sun.star.io.TextInputStream" )
 	textInputStream.InputStream = fileStream
	textInputStream.Encoding = "UTF-8"
	
	Dim fileContent As String
	fileContent = textInputStream.readLine()
	
	fileStream.closeInput()
	textInputStream.closeInput()
	ReadTextFile = fileContent
End Function

' Löscht eine Datei
Sub DeleteFile(filePath As String)
	If FileExists(filePath) Then
		Kill filePath
	End If
End Sub

' Ruft die Java-Anwendung auf
Sub CallJavaHelper(scriptPath As String, commandParams As String)
	Call Shell(ConvertToURL(scriptPath), 0, commandParams, true)
End Sub

' PDF-Datei im Reader öffnen
Sub ShowPdf(pdfPath As String)
	Dim oShell
	oShell = createUnoService("com.sun.star.system.SystemShellExecute")
	oShell.execute(pdfPath, "", 0)
End Sub

</script:module>
</file>

<file path=Basic/Standard/GUI.xml><?xml version="1.0" encoding="utf-8"?>
<!DOCTYPE module  PUBLIC '-//OpenOffice.org//DTD OfficeDocument 1.0//EN'  'module.dtd'>
<script:module xmlns:script="http://openoffice.org/2000/script" script:name="GUI" script:language="StarBasic" script:moduleType="normal">' ZUGFeRD-Rechnung generieren
' Copyright (C) Herbert Reiter

Option Explicit

' Wird aufgerufen, wenn der Benutzer die Steuerkategorie ändert.
Sub SteuerkategorieWaehlen(event As Object)
	Dim index As Integer
	index = event.Source.SelectedItemPos

	Dim hinweistext As String
	If index = 0 Then ' AE - Reverse Charge
		hinweistext = "Steuerschuldnerschaft des Leistungsempfängers: Gemäß dem Reverse-Charge-Verfahren ist der Empfänger dieser Dienste verpflichtet, Umsatzsteuer für diese Lieferung/Dienstleistung abzuführen (§ 13b UStG)."
	ElseIf index = 1 Then ' K - Innergemeinschaftliche Lieferung
		hinweistext = "Steuerfreie innergemeinschaftliche Lieferung (§ 4 UStG)"
	ElseIf index = 2 Then ' G - Ausfuhrlieferung in Drittländer
		hinweistext = "Steuerfreie Ausfuhrlieferung in Drittland (§ 4 UStG)"
	ElseIf index = 3 Then ' E - Kleinunternehmerregelung
		hinweistext = "Als Kleinunternehmer im Sinne von § 19 Abs. 1 UStG wird keine Umsatzsteuer ausgewiesen."
	ElseIf index = 4 Then ' E - Umsatzsteuerfrei
		hinweistext = "Umsatzsteuerfrei gemäß ... (bitte ergänzen)"
	End If

	Dim range As Object
	range = ThisComponent.CurrentController.ActiveSheet.getCellRangeByName("InvoiceTaxNote")
	range.getCellByPosition(0, 0).String = hinweistext
End Sub
</script:module>
</file>

<file path=Basic/Standard/script-lb.xml><?xml version="1.0" encoding="utf-8"?>
<!DOCTYPE library  PUBLIC '-//OpenOffice.org//DTD OfficeDocument 1.0//EN'  'library.dtd'>
<library:library xmlns:library="http://openoffice.org/2000/library" library:name="Standard" library:readonly="false" library:passwordprotected="false">
  <library:element library:name="GUI"/>
  <library:element library:name="DigitaleTools"/>
</library:library>
</file>

<file path=Basic/script-lc.xml><?xml version="1.0" encoding="utf-8"?>
<!DOCTYPE libraries  PUBLIC '-//OpenOffice.org//DTD OfficeDocument 1.0//EN'  'libraries.dtd'>
<library:libraries xmlns:library="http://openoffice.org/2000/library" xmlns:xlink="http://www.w3.org/1999/xlink">
  <library:library library:name="Standard" library:link="false"/>
</library:libraries>
</file>